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15f9f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ǧuzʾ al-awwal [- al-rābiʿ] min Šarḥ ... al-ʿallāmaẗ Sayyidī Muḥammad al-Zurqānī ʿalá ṣaḥīḥ al-Muwaṭṭaʾ li-Imām al-aʾimmaẗ wa-ʿālim al-Madīnaẗ Mā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519295 Malikisme | https://www.idref.fr/027466876 Droit islamique</text:p>
          </table:table-cell>
          <table:table-cell table:style-name="ce1" office:value-type="string" calcext:value-type="string">
            <text:p>Volume 3 | Reliure à rabat en cuir rouge estampé à décor floral | Commentaire sur al-Muwaṭṭaʾ (recueil de traditions) de l'Imam Mālik ibn Anas. | Adresse d'après les colophons des tomes 1 et 2. | Texte à encadrement en double filet, réclames, sarloh décoré au début de chaque volume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15f9f</text:p>
          </table:table-cell>
          <table:table-cell table:style-name="ce1" office:value-type="string" calcext:value-type="string">
            <text:p>BULAC RES MON Fol 22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2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254q5 | ark:/73193/b7srgp | ark:/73193/b8gv7j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2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09:07+02:00</meta:creation-date>
    <dc:date>2026-09-04T07:09:07+02:00</dc:date>
  </office:meta>
</office:document-meta>
</file>