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xd37k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3-4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0 t. en 5 vol. ([8-424?], [8-392?], 8-362, 9-368, 8-353, 5-386, 9-390, 10-391, 8-372, 8-398 p.) ; 34 cm. Reliure à rabat en cuir rouge estampé à décor floral, notes marginales manuscrites. Sur la tranche de queue, le nom de l'auteur et le numéro du tome.</text:p>
          </table:table-cell>
          <table:table-cell table:style-name="ce1" office:value-type="string" calcext:value-type="string">
            <text:p>ark:/73193/bxd37k</text:p>
          </table:table-cell>
          <table:table-cell table:style-name="ce1" office:value-type="string" calcext:value-type="string">
            <text:p>BULAC RES MON Fol 1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sn13f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8:23:39+02:00</meta:creation-date>
    <dc:date>2026-08-26T08:23:39+02:00</dc:date>
  </office:meta>
</office:document-meta>
</file>