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5x6xs</text:p>
          </table:table-cell>
          <table:table-cell table:style-name="ce1" office:value-type="string" calcext:value-type="string">
            <text:p>الجزء الأول [- السادس] من كتاب مفاتيح الغيب المشتهر بالتفسير الكبير | Al-ǧuzʾ al-awwal [- al-sādis] min Kitāb mafātīḥ al-ġayb al-muštahir bi-al-Tafsīr al-kabīr</text:p>
          </table:table-cell>
          <table:table-cell table:style-name="ce1" office:value-type="string" calcext:value-type="string">
            <text:p>الرازي, محمد بن عمر فخر الدين | https://www.idref.fr/029184436 Rāzī, Muḥammad ibn ʿUmar Faẖr al-Dīn al- (1150-1210)</text:p>
          </table:table-cell>
          <table:table-cell table:style-name="ce1"/>
          <table:table-cell table:style-name="ce1" office:value-type="string" calcext:value-type="string">
            <text:p>Volume 3 | Commentaire du Coran connu sous le nom de "Al-tafsīr al-kabīr" | Adresse prise au colophon | Texte à encadrement en double filet, sarloh décoratif au début de chaque tome, réclames, signatures, cachet "Dār ṭibāʿaẗ miṣriyyaẗ" au colophon du tome 6</text:p>
          </table:table-cell>
          <table:table-cell table:style-name="ce1" office:value-type="string" calcext:value-type="string">
            <text:p>المطبعة المصرية الميرية (مصر [القاهرة]) | Al-Maṭbaʿaẗ al-Miṣriyyaẗ al-Mīriyyaẗ (Miṣr [Al-Qāhiraẗ])</text:p>
          </table:table-cell>
          <table:table-cell table:style-name="ce1"/>
          <table:table-cell table:style-name="ce1" office:value-type="string" calcext:value-type="string">
            <text:p>1862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Reliure à rabat en cuir rouge estampé à décor géométrique et floral, doublure et gardes en papier marbré. 6 vol. (6-842, 4-705, 4-779, 6-709, 4-678, 4-689 p.) ; 32 cm</text:p>
          </table:table-cell>
          <table:table-cell table:style-name="ce1" office:value-type="string" calcext:value-type="string">
            <text:p>ark:/73193/b5x6xs</text:p>
          </table:table-cell>
          <table:table-cell table:style-name="ce1" office:value-type="string" calcext:value-type="string">
            <text:p>BULAC RES MON Fol 33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33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285 BULAC RES MON Fol 33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1T19:12:34+02:00</meta:creation-date>
    <dc:date>2026-08-21T19:12:34+02:00</dc:date>
  </office:meta>
</office:document-meta>
</file>