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num.bulac.fr/s/bina/ark:/73193/b9p93n</text:p>
          </table:table-cell>
          <table:table-cell table:style-name="ce1" office:value-type="string" calcext:value-type="string">
            <text:p>الجزء الأول [- العاشر] من إرشاد الساري لشرح صحيح البخاري | Al-ǧuzʾ al-awwal [- al-ʿāšir] min Iršād al-sārī li-šarḥ Ṣaḥīḥ al-Buẖārī</text:p>
          </table:table-cell>
          <table:table-cell table:style-name="ce1" office:value-type="string" calcext:value-type="string">
            <text:p>البخاري, محمّد بن إسماعيل | https://www.idref.fr/026758393 Buẖārī, Muḥammad ibn Ismāʿīl al- (0810-0870) | قسطلاني, احمد بن محمد الخطيب | https://www.idref.fr/070681554 Qasṭallānī, Aḥmad ibn Muḥammad al-_Haṭīb al- (1448-1517)</text:p>
          </table:table-cell>
          <table:table-cell table:style-name="ce1"/>
          <table:table-cell table:style-name="ce1" office:value-type="string" calcext:value-type="string">
            <text:p>Volumes 9-10 | Don du ministère de la Guerre | Commentaire sur le Ṣaḥīḥ d'al-Buẖārī | Adresse reconstituée d'après les colophons des tomes 3 et 10 | La direction de celui qui marche vers l'explication du Ṣaḥīḥ d'al-Buẖārī</text:p>
          </table:table-cell>
          <table:table-cell table:style-name="ce1" office:value-type="string" calcext:value-type="string">
            <text:p>على ذمة ملتزمه جناب السيد إبراهيم الجندي ([القاهرة]) | ʿalá ḏimmaẗ multazimihi Ǧanāb al-Sayyid Ibrāhīm al-Ǧundǐ ([Al-Qāhiraẗ]) | دار الطباعة المصرية... ببولاق ([القاهرة]) | Dār al-ṭibāʿaẗ al-miṣriyyaẗ... bi-Būlāq ([Al-Qāhiraẗ])</text:p>
          </table:table-cell>
          <table:table-cell table:style-name="ce1"/>
          <table:table-cell table:style-name="ce1" office:value-type="string" calcext:value-type="string">
            <text:p>1858-1860</text:p>
          </table:table-cell>
          <table:table-cell table:style-name="ce1" office:value-type="string" calcext:value-type="string">
            <text:p>Imprimé</text:p>
          </table:table-cell>
          <table:table-cell table:style-name="ce1" office:value-type="string" calcext:value-type="string">
            <text:p>Reliure à rabat en cuir rouge estampé à décor floral, notes marginales manuscrites, cachet de l'imprimeur au niveau du colophon du tome 10. Sur la tranche de queue, le nom de l'auteur et le numéro du tome. 10 t. en 5 vol. ([8-424?], [8-392?], 8-362, 9-368, 8-353, 5-386, 9-390, 10-391, 8-372, 8-398 p.) ; 34 cm | Texte à encadrement en double filet, sarloh décoré au début de chaque tome, réclames, signatures</text:p>
          </table:table-cell>
          <table:table-cell table:style-name="ce1" office:value-type="string" calcext:value-type="string">
            <text:p>ark:/73193/b9p93n</text:p>
          </table:table-cell>
          <table:table-cell table:style-name="ce1" office:value-type="string" calcext:value-type="string">
            <text:p>BULAC RES MON Fol 18</text:p>
          </table:table-cell>
          <table:table-cell table:style-name="ce1" office:value-type="string" calcext:value-type="string">
            <text:p>http://id.loc.gov/vocabulary/iso639-2/ara arabe</text:p>
          </table:table-cell>
          <table:table-cell table:style-name="ce1" table:number-columns-repeated="2"/>
          <table:table-cell table:style-name="ce1" office:value-type="string" calcext:value-type="string">
            <text:p>Domaine public</text:p>
          </table:table-cell>
          <table:table-cell table:style-name="ce1" table:number-columns-repeated="4"/>
          <table:table-cell table:style-name="ce1" office:value-type="string" calcext:value-type="string">
            <text:p>https://archive.org/details/BULAC.RES.MON.Fol.18 Disponible également sur Internet Archive</text:p>
          </table:table-cell>
          <table:table-cell table:style-name="ce1" table:number-columns-repeated="8"/>
          <table:table-cell table:style-name="ce1" office:value-type="string" calcext:value-type="string">
            <text:p>https://creativecommons.org/publicdomain/mark/1.0/ Marque du Domaine Public 1.0</text:p>
          </table:table-cell>
          <table:table-cell table:style-name="ce1" office:value-type="string" calcext:value-type="string">
            <text:p>https://www.idref.fr/257178732 Ḥaddād, Muḥammad Amizyān ibn ʿAlī al- (1790-1873)</text:p>
          </table:table-cell>
          <table:table-cell table:style-name="ce1" office:value-type="string" calcext:value-type="string">
            <text:p>https://catalogue.bulac.fr/cgi-bin/koha/opac-detail.pl?biblionumber=1072192 BULAC RES MON Fol 18</text:p>
          </table:table-cell>
          <table:table-cell table:style-name="ce1" office:value-type="string" calcext:value-type="string">
            <text:p>https://www.bulac.fr/le-projet-maktabatan-description-et-numerisation-des-ouvrages-de-la-smalah-dabd-el-kader-et-du ÉquipEx BIBLISSIMA+</text:p>
          </table:table-cell>
          <table:table-cell table:style-name="ce1" table:number-columns-repeated="3"/>
          <table:table-cell table:style-name="ce1" office:value-type="string" calcext:value-type="string">
            <text:p>right-to-left</text:p>
          </table:table-cell>
          <table:table-cell table:style-name="ce1"/>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21T19:14:07+02:00</meta:creation-date>
    <dc:date>2026-08-21T19:14:07+02:00</dc:date>
  </office:meta>
</office:document-meta>
</file>