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djj3n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1</text:p>
          </table:table-cell>
          <table:table-cell table:style-name="ce1"/>
          <table:table-cell table:style-name="ce1" office:value-type="string" calcext:value-type="string">
            <text:p>الجمل, سليمان بن (....-1204). Éditeur scientifique | https://www.idref.fr/232993343 Ğamal, Sulaymān ibn ʿUmar (....-1789) | محلي,  محمد بن احمد جلال الدين (1389-1459). Éditeur scientifique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djj3n</text:p>
          </table:table-cell>
          <table:table-cell table:style-name="ce1" office:value-type="string" calcext:value-type="string">
            <text:p>BULAC RES MON 4 94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4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pvnbb | ark:/73193/brbq04 | ark:/73193/bk6fd9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93906 BULAC RES MON 4 94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1T19:53:45+02:00</meta:creation-date>
    <dc:date>2026-08-21T19:53:45+02:00</dc:date>
  </office:meta>
</office:document-meta>
</file>