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num.bulac.fr/s/bina/ark:/73193/bbrvqw</text:p>
          </table:table-cell>
          <table:table-cell table:style-name="ce1" office:value-type="string" calcext:value-type="string">
            <text:p>Imprimer, éditer, illustrer : la modernité typographique et graphique au Vietnam (1860-1945)</text:p>
          </table:table-cell>
          <table:table-cell table:style-name="ce1" office:value-type="string" calcext:value-type="string">
            <text:p>https://www.idref.fr/269619720 Cao, Thúy Vy | https://www.idref.fr/190743743 Nguyễn, Thị Hải (1983...) | Khai Quang Nguyen</text:p>
          </table:table-cell>
          <table:table-cell table:style-name="ce1"/>
          <table:table-cell table:style-name="ce1" office:value-type="string" calcext:value-type="string">
            <text:p>Exposition, du 17 août 2026 au 31 octobre 2026 | L’imprimerie vietnamienne connaît de grands bouleversements entre la fin du XIXe et les premières décennies du XXe siècle.</text:p>
            <text:p/>
            <text:p>Profondément influencée par les techniques et pratiques du monde chinois, elle incorpore également les usages venus d’autres pays Sud-Est asiatiques et notamment ceux transmis par les imprimeries chrétiennes, qui s’implantent dans la région dès le début des années 1800. Cette transformation sera favorisée par la vulgarisation du quốc-ngữ - l'écriture romanisée, qui contribuera à l'essor de la presse et de l'édition en vietnamien. | L’exposition propose une promenade à travers ces décennies chargées d’histoires, de transformations et d’innovations. Elle débute par un aperçu des techniques d’impression de la fin du XIXe, qui fait honneur aux savoir-faire artisanaux et aux matériaux tels que les planches xylographiques. Elle continue sur les premières années de transformation, qui s’opèrent d’abord à Saigon avec l’arrivée de l’Imprimerie Impériale (1864-1904), avant de s’étendre sur tout le territoire vietnamien. Elle met ensuite en lumière les années les plus prolifiques de cette métamorphose (1920-1940), qui voient naître les grandes maisons vietnamiennes d’impression et d’édition, en présentant à la fois les éléments qui les distinguent et ceux qui les rapprochent des presses européennes de la même époque. </text:p>
            <text:p/>
            <text:p>Le parcours expose également les thématiques saillants de cette modernité, qui traversent plusieurs domaines de la vie culturelle et quotidienne. C’est d’abord la littérature qui accueille ces changements, dès les débuts de l’essor de la lithographie. Le transfert technologique et la disponibilité des ressources désormais produites en grandes quantités - telles que le papier fabriqué à partir des bois locaux, favorisent aussi le développement industriel et commercial. L’imprimerie produit alors des impacts considérables sur les pratiques commerciales, les diverses formes de loisir et les arts graphiques.</text:p>
            <text:p/>
            <text:p>Profondément influencée par les techniques et pratiques du monde chinois, elle incorpore également les usages venus d’autres pays Sud-Est asiatiques et notamment ceux transmis par les imprimeries chrétiennes, qui s’implantent dans la région dès le début des années 1800. Cette transformation sera favorisée par la vulgarisation du quốc-ngữ - l'écriture romanisée, qui contribuera à l'essor de la presse et de l'édition en vietnamien.</text:p>
          </table:table-cell>
          <table:table-cell table:style-name="ce1" office:value-type="string" calcext:value-type="string">
            <text:p>Bibliothèque universitaire des langues et civilisations</text:p>
          </table:table-cell>
          <table:table-cell table:style-name="ce1" office:value-type="string" calcext:value-type="string">
            <text:p>Khai Quang Nguyen - graphiste</text:p>
          </table:table-cell>
          <table:table-cell table:style-name="ce1" office:value-type="string" calcext:value-type="string">
            <text:p>2026</text:p>
          </table:table-cell>
          <table:table-cell table:style-name="ce1"/>
          <table:table-cell table:style-name="ce1" office:value-type="string" calcext:value-type="string">
            <text:p>12 panneaux, sans oeillets, 594 × 841 mm, PVC, épaisseur 5mm</text:p>
          </table:table-cell>
          <table:table-cell table:style-name="ce1" office:value-type="string" calcext:value-type="string">
            <text:p>ark:/73193/bbrvqw</text:p>
          </table:table-cell>
          <table:table-cell table:style-name="ce1"/>
          <table:table-cell table:style-name="ce1" office:value-type="string" calcext:value-type="string">
            <text:p>http://id.loc.gov/vocabulary/iso639-2/fra français</text:p>
          </table:table-cell>
          <table:table-cell table:style-name="ce1" table:number-columns-repeated="2"/>
          <table:table-cell table:style-name="ce1" office:value-type="string" calcext:value-type="string">
            <text:p>Exposition empruntable. | https://creativecommons.org/licenses/by-sa/3.0/fr/deed.fr CC-BY-NC-SA 3.0 FR</text:p>
          </table:table-cell>
          <table:table-cell table:style-name="ce1" table:number-columns-repeated="8"/>
          <table:table-cell table:style-name="ce1" office:value-type="string" calcext:value-type="string">
            <text:p>https://www.bulac.fr/imprimer-editer-illustrer-la-modernite-typographique-et-graphique-au-vietnam-1860-1945 Imprimer, éditer, illustrer : la modernité typographique et graphique au Vietnam (1860-1945)</text:p>
          </table:table-cell>
          <table:table-cell table:style-name="ce1" table:number-columns-repeated="14"/>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5T00:33:25+02:00</meta:creation-date>
    <dc:date>2026-08-25T00:33:25+02:00</dc:date>
  </office:meta>
</office:document-meta>
</file>